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9A0000005F74EB686B.png" manifest:media-type="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" svg:font-family="'Lucida Sans'"/>
    <style:font-face style:name="Sawasdee" svg:font-family="Sawasdee"/>
    <style:font-face style:name="URW Gothic L" svg:font-family="'URW Gothic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a1" style:family="table">
      <style:table-properties style:width="17cm" table:align="margins"/>
    </style:style>
    <style:style style:name="Tabla1.A" style:family="table-column">
      <style:table-column-properties style:column-width="3.201cm" style:rel-column-width="12341*"/>
    </style:style>
    <style:style style:name="Tabla1.B" style:family="table-column">
      <style:table-column-properties style:column-width="13.799cm" style:rel-column-width="53194*"/>
    </style:style>
    <style:style style:name="Tabla1.A1" style:family="table-cell">
      <style:table-cell-properties fo:padding="0.097cm" fo:border="none"/>
    </style:style>
    <style:style style:name="Tabla1.B1" style:family="table-cell">
      <style:table-cell-properties fo:padding="0.097cm" fo:border="0.05pt solid #000000"/>
    </style:style>
    <style:style style:name="Tabla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style:font-name="URW Gothic L" fo:font-size="14pt" fo:font-weight="bold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URW Gothic L" fo:font-size="12pt" fo:font-weight="normal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start" style:justify-single-word="false"/>
      <style:text-properties style:font-name="URW Gothic L" fo:font-size="12pt" fo:font-weight="normal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URW Gothic L" fo:font-size="10pt" fo:font-weight="normal" style:font-size-asian="10pt" style:font-weight-asian="normal" style:font-size-complex="10pt" style:font-weight-complex="normal"/>
    </style:style>
    <style:style style:name="P5" style:family="paragraph" style:parent-style-name="Table_20_Contents">
      <style:paragraph-properties fo:text-align="start" style:justify-single-word="false"/>
      <style:text-properties style:font-name="URW Gothic L" fo:font-size="12pt" style:font-size-asian="10.5pt" style:font-size-complex="12pt"/>
    </style:style>
    <style:style style:name="P6" style:family="paragraph" style:parent-style-name="Table_20_Contents">
      <style:paragraph-properties fo:text-align="start" style:justify-single-word="false"/>
      <style:text-properties style:font-name="URW Gothic L" fo:font-size="11pt" style:font-size-asian="11pt" style:font-size-complex="11pt"/>
    </style:style>
    <style:style style:name="T1" style:family="text">
      <style:text-properties officeooo:rsid="000ec3fb"/>
    </style:style>
    <style:style style:name="T2" style:family="text">
      <style:text-properties fo:font-weight="bold" officeooo:rsid="00104163" style:font-weight-asian="bold" style:font-weight-complex="bold"/>
    </style:style>
    <style:style style:name="T3" style:family="text">
      <style:text-properties officeooo:rsid="00104163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áficos1" text:anchor-type="paragraph" svg:width="4.075cm" svg:height="2.514cm" draw:z-index="0"><draw:image xlink:href="Pictures/100002010000009A0000005F74EB686B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P1">FORMULARIO DE INSCRIPCIÓN EN EL SETTER CLUB DE ESPAÑA</text:p>
      <text:p text:style-name="P3"/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5">Nombre</text:p>
          </table:table-cell>
          <table:table-cell table:style-name="Tabla1.B1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Apellidos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Dirección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Población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Código Postal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Provincia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País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Teléfono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Móvil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>eMail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6">Nº cuenta <text:span text:style-name="T3">IBAN</text:span></text:p>
          </table:table-cell>
          <table:table-cell table:style-name="Tabla1.B2" office:value-type="string">
            <text:p text:style-name="P5"/>
          </table:table-cell>
        </table:table-row>
        <table:table-row>
          <table:table-cell table:style-name="Tabla1.A1" office:value-type="string">
            <text:p text:style-name="P5"/>
            <text:p text:style-name="P5">Otros datos</text:p>
          </table:table-cell>
          <table:table-cell table:style-name="Tabla1.B2" office:value-type="string">
            <text:p text:style-name="P5"/>
            <text:p text:style-name="P5"/>
            <text:p text:style-name="P5"/>
          </table:table-cell>
        </table:table-row>
      </table:table>
      <text:p text:style-name="P3"/>
      <text:p text:style-name="P4">*El nº de cuenta (bancaria) se utilizará para domicil<text:span text:style-name="T1">i</text:span>ar el recibo de la cuota anual. <text:span text:style-name="T2">Imprescincible incluir IBAN</text:span><text:span text:style-name="T3">.</text:span></text:p>
      <text:p text:style-name="P3"/>
      <text:p text:style-name="P3"/>
      <text:p text:style-name="P3"/>
      <text:p text:style-name="P3"/>
      <text:p text:style-name="P3"/>
      <text:p text:style-name="P2">Fdo.: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ucida Sans" svg:font-family="'Lucida Sans'"/>
    <style:font-face style:name="Sawasdee" svg:font-family="Sawasdee"/>
    <style:font-face style:name="URW Gothic L" svg:font-family="'URW Gothic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Sawasdee" fo:font-size="12pt" fo:language="es" fo:country="ES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Lucida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Sawasdee"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Sawasdee"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Sawasdee"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niel Soto</meta:initial-creator>
    <meta:creation-date>2011-06-03T10:27:13</meta:creation-date>
    <dc:date>2014-06-06T16:06:29</dc:date>
    <dc:creator>dsoto </dc:creator>
    <meta:editing-duration>PT8M32S</meta:editing-duration>
    <meta:editing-cycles>3</meta:editing-cycles>
    <meta:generator>LibreOffice/4.0.2.2$Linux_X86_64 LibreOffice_project/400m0$Build-2</meta:generator>
    <meta:document-statistic meta:table-count="1" meta:image-count="1" meta:object-count="0" meta:page-count="1" meta:paragraph-count="15" meta:word-count="44" meta:character-count="275" meta:non-whitespace-character-count="245"/>
  </office:meta>
</office:document-meta>
</file>